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text-align="justify" style:justify-single-word="false"/>
    </style:style>
    <style:style style:name="P2" style:family="paragraph" style:parent-style-name="Heading_20_3">
      <style:paragraph-properties fo:text-align="center" style:justify-single-word="false"/>
    </style:style>
    <style:style style:name="P3" style:family="paragraph" style:parent-style-name="Text_20_body">
      <style:paragraph-properties fo:text-align="justify" style:justify-single-word="false"/>
      <style:text-properties officeooo:paragraph-rsid="0017a001"/>
    </style:style>
    <style:style style:name="P4" style:family="paragraph" style:parent-style-name="Heading_20_3">
      <style:paragraph-properties fo:text-align="justify" style:justify-single-word="false"/>
    </style:style>
    <style:style style:name="P5" style:family="paragraph" style:parent-style-name="Horizontal_20_Line">
      <style:paragraph-properties fo:text-align="justify" style:justify-single-word="false"/>
    </style:style>
    <style:style style:name="T1" style:family="text">
      <style:text-properties officeooo:rsid="0018938c"/>
    </style:style>
    <style:style style:name="T2" style:family="text">
      <style:text-properties officeooo:rsid="0017a001"/>
    </style:style>
    <style:style style:name="T3" style:family="text">
      <style:text-properties officeooo:rsid="001535a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h text:style-name="P2" text:outline-level="3">WNIOSEK O PRZYJĘCIE NA ZAJĘCIA SPORTOWE <text:span text:style-name="T1">PROWADZONE PRZEZ MIEDZYSZKOLNY OŚRODEK SPORTOWY W ZGORZELCU</text:span></text:h>
      <text:p text:style-name="P1"><text:span text:style-name="Strong_20_Emphasis"/></text:p>
      <text:p text:style-name="P3"><text:span text:style-name="Strong_20_Emphasis">Dyscyplina sportow</text:span><text:span text:style-name="Strong_20_Emphasis"><text:span text:style-name="T2">e</text:span></text:span>.............................................................................……..…</text:p>
      <text:p text:style-name="P3"><text:span text:style-name="Strong_20_Emphasis">Grupa / nauczyciel prowadzący:</text:span> .......................................……............…........</text:p>
      <text:h text:style-name="P4" text:outline-level="3">DANE UCZESTNIKA</text:h>
      <text:p text:style-name="P1">Imię i nazwisko: ...................................................................................................</text:p>
      <text:p text:style-name="P1">Data urodzenia: ...........................................………………………………..…...</text:p>
      <text:p text:style-name="P1">Nazwa szkoły: ......................................................................................................</text:p>
      <text:p text:style-name="P1">Klasa: ..........</text:p>
      <text:p text:style-name="P1">Adres zamieszkania: ...................................................................................….....</text:p>
      <text:p text:style-name="P1">Telefon kontaktowy: ............................................................................................</text:p>
      <text:p text:style-name="P1">E-mail: .................................................................................................................</text:p>
      <text:h text:style-name="P4" text:outline-level="3">WNIOSEK</text:h>
      <text:p text:style-name="P1">Zwracam się z prośbą o przyjęcie mnie na pozalekcyjne zajęcia sportowe organizowane przez Międzyszkolny Ośrodek Sportowy w <text:span text:style-name="T3">Zgorzelcu</text:span>.</text:p>
      <text:p text:style-name="P1">Deklaruję chęć systematycznego uczestnictwa w zajęciach oraz przestrzegania zasad obowiązujących podczas ich prowadzenia.</text:p>
      <text:p text:style-name="P1">Oświadczam, że zapoznałem/am się z Regulaminem naboru i uczestnictwa w zajęciach sportowych organizowanych przez Międzyszkolny Ośrodek Sportowy i zobowiązuję się do jego przestrzegania.</text:p>
      <text:p text:style-name="P1"><text:span text:style-name="Strong_20_Emphasis">.................................................</text:span><text:line-break/><text:span text:style-name="Emphasis">miejscowość, data</text:span></text:p>
      <text:p text:style-name="P1"><text:span text:style-name="Strong_20_Emphasis">.................................................</text:span><text:line-break/><text:span text:style-name="Emphasis">czytelny podpis uczestnika</text:span></text:p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0T16:29:39.889567600</meta:creation-date>
    <dc:date>2026-08-31T08:33:29.906265400</dc:date>
    <meta:editing-duration>PT6M41S</meta:editing-duration>
    <meta:editing-cycles>4</meta:editing-cycles>
    <meta:generator>LibreOffice/26.2.5.2$Windows_X86_64 LibreOffice_project/cd7284b4cbbfeb507e630c1aac019f4157393acb</meta:generator>
    <meta:document-statistic meta:table-count="0" meta:image-count="0" meta:object-count="0" meta:page-count="1" meta:paragraph-count="17" meta:word-count="104" meta:character-count="1565" meta:non-whitespace-character-count="1478"/>
  </office:meta>
</office:document-meta>
</file>