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1">
      <style:paragraph-properties fo:text-align="center" style:justify-single-word="false"/>
      <style:text-properties fo:font-size="18pt" style:font-size-asian="18pt" style:font-size-complex="18pt"/>
    </style:style>
    <style:style style:name="P2" style:family="paragraph" style:parent-style-name="Text_20_body" style:list-style-name="L1">
      <style:paragraph-properties fo:margin-top="0cm" fo:margin-bottom="0cm" style:contextual-spacing="false"/>
    </style:style>
    <style:style style:name="P3" style:family="paragraph" style:parent-style-name="Text_20_body" style:list-style-name="L1"/>
    <style:style style:name="P4" style:family="paragraph" style:parent-style-name="Text_20_body" style:list-style-name="L2">
      <style:paragraph-properties fo:margin-top="0cm" fo:margin-bottom="0cm" style:contextual-spacing="false"/>
    </style:style>
    <style:style style:name="P5" style:family="paragraph" style:parent-style-name="Text_20_body" style:list-style-name="L2"/>
    <style:style style:name="P6" style:family="paragraph" style:parent-style-name="Text_20_body" style:list-style-name="L3">
      <style:paragraph-properties fo:margin-top="0cm" fo:margin-bottom="0cm" style:contextual-spacing="false"/>
    </style:style>
    <style:style style:name="P7" style:family="paragraph" style:parent-style-name="Text_20_body" style:list-style-name="L3"/>
    <style:style style:name="P8" style:family="paragraph" style:parent-style-name="Text_20_body" style:list-style-name="L4">
      <style:paragraph-properties fo:margin-top="0cm" fo:margin-bottom="0cm" style:contextual-spacing="false"/>
    </style:style>
    <style:style style:name="P9" style:family="paragraph" style:parent-style-name="Text_20_body" style:list-style-name="L4"/>
    <style:style style:name="P10" style:family="paragraph" style:parent-style-name="Text_20_body" style:list-style-name="L5">
      <style:paragraph-properties fo:margin-top="0cm" fo:margin-bottom="0cm" style:contextual-spacing="false"/>
    </style:style>
    <style:style style:name="P11" style:family="paragraph" style:parent-style-name="Text_20_body" style:list-style-name="L5"/>
    <style:style style:name="P12" style:family="paragraph" style:parent-style-name="Text_20_body" style:list-style-name="L6">
      <style:paragraph-properties fo:margin-top="0cm" fo:margin-bottom="0cm" style:contextual-spacing="false"/>
    </style:style>
    <style:style style:name="P13" style:family="paragraph" style:parent-style-name="Text_20_body" style:list-style-name="L6"/>
    <style:style style:name="P14" style:family="paragraph" style:parent-style-name="Text_20_body" style:list-style-name="L7">
      <style:paragraph-properties fo:margin-top="0cm" fo:margin-bottom="0cm" style:contextual-spacing="false"/>
    </style:style>
    <style:style style:name="P15" style:family="paragraph" style:parent-style-name="Text_20_body" style:list-style-name="L7"/>
    <style:style style:name="P16" style:family="paragraph" style:parent-style-name="Text_20_body" style:list-style-name="L8">
      <style:paragraph-properties fo:margin-top="0cm" fo:margin-bottom="0cm" style:contextual-spacing="false"/>
    </style:style>
    <style:style style:name="P17" style:family="paragraph" style:parent-style-name="Text_20_body" style:list-style-name="L8"/>
    <style:style style:name="P18" style:family="paragraph" style:parent-style-name="Text_20_body" style:list-style-name="L9">
      <style:paragraph-properties fo:margin-top="0cm" fo:margin-bottom="0cm" style:contextual-spacing="false"/>
    </style:style>
    <style:style style:name="P19" style:family="paragraph" style:parent-style-name="Text_20_body" style:list-style-name="L9"/>
    <style:style style:name="P20" style:family="paragraph" style:parent-style-name="Text_20_body" style:list-style-name="L10">
      <style:paragraph-properties fo:margin-top="0cm" fo:margin-bottom="0cm" style:contextual-spacing="false"/>
    </style:style>
    <style:style style:name="P21" style:family="paragraph" style:parent-style-name="Text_20_body" style:list-style-name="L10"/>
    <style:style style:name="P22" style:family="paragraph" style:parent-style-name="Text_20_body" style:list-style-name="L11">
      <style:paragraph-properties fo:margin-top="0cm" fo:margin-bottom="0cm" style:contextual-spacing="false"/>
    </style:style>
    <style:style style:name="P23" style:family="paragraph" style:parent-style-name="Text_20_body" style:list-style-name="L11"/>
    <style:style style:name="P24" style:family="paragraph" style:parent-style-name="Text_20_body" style:list-style-name="L12">
      <style:paragraph-properties fo:margin-top="0cm" fo:margin-bottom="0cm" style:contextual-spacing="false"/>
    </style:style>
    <style:style style:name="P25" style:family="paragraph" style:parent-style-name="Text_20_body" style:list-style-name="L12"/>
    <style:style style:name="T1" style:family="text">
      <style:text-properties officeooo:rsid="000905d6"/>
    </style:style>
    <style:style style:name="T2" style:family="text">
      <style:text-properties officeooo:rsid="000b83dd"/>
    </style:style>
    <style:style style:name="T3" style:family="text">
      <style:text-properties officeooo:rsid="00081070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8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9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0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1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REGULAMIN NABORU UCZESTNIKÓW NA ZAJĘCIA SPORTOWE ORGANIZOWANE PRZEZ MIĘDZYSZKOLNY OŚRODEK SPORTOWY <text:span text:style-name="T1">PRZY ZSP ZGORZELEC</text:span> </text:h>
      <text:h text:style-name="Heading_20_3" text:outline-level="3">§ 1</text:h>
      <text:h text:style-name="Heading_20_3" text:outline-level="3">Postanowienia ogólne</text:h>
      <text:list text:style-name="L1">
        <text:list-item>
          <text:p text:style-name="P2">Niniejszy Regulamin określa zasady naboru i uczestnictwa dzieci i młodzieży w stałych zajęciach sportowych organizowanych przez Międzyszkolny Ośrodek Sportowy <text:span text:style-name="T2">działający w strukturach</text:span><text:span text:style-name="T3"> ZSP w <text:s/>Zgorzelcu</text:span>, zwany dalej „MOS”.</text:p>
        </text:list-item>
        <text:list-item>
          <text:p text:style-name="P2">MOS jest placówką wychowania pozaszkolnego realizującą zadania w zakresie sportu<text:line-break/>i rekreacji dzieci i młodzieży.</text:p>
        </text:list-item>
        <text:list-item>
          <text:p text:style-name="P2">Zajęcia prowadzone są przez nauczycieli zatrudnionych w MOS i odbywają się<text:line-break/>w dyscyplinach sportowych ujętych w organizacji pracy Ośrodka.</text:p>
        </text:list-item>
        <text:list-item>
          <text:p text:style-name="P2">Zajęcia mogą być prowadzone w szczególności w zakresie dyscyplin sportowych objętych współzawodnictwem sportowym szkół podstawowych i ponadpodstawowych.</text:p>
        </text:list-item>
        <text:list-item>
          <text:p text:style-name="P2">Celem zajęć jest w szczególności:</text:p>
          <text:list>
            <text:list-item>
              <text:p text:style-name="P2">rozwijanie zainteresowań i uzdolnień sportowych dzieci i młodzieży;</text:p>
            </text:list-item>
            <text:list-item>
              <text:p text:style-name="P2">podnoszenie sprawności fizycznej;</text:p>
            </text:list-item>
            <text:list-item>
              <text:p text:style-name="P2">rozwijanie umiejętności sportowych;</text:p>
            </text:list-item>
            <text:list-item>
              <text:p text:style-name="P2">kształtowanie zasad współpracy, odpowiedzialności i zasad fair play;</text:p>
            </text:list-item>
            <text:list-item>
              <text:p text:style-name="P2">aktywne i zdrowe spędzanie czasu wolnego;</text:p>
            </text:list-item>
            <text:list-item>
              <text:p text:style-name="P3">przygotowanie uczniów do udziału w zawodach sportowych organizowanych<text:line-break/>w ramach współzawodnictwa sportowego szkół oraz innych zawodach i imprezach sportowych.</text:p>
            </text:list-item>
          </text:list>
        </text:list-item>
      </text:list>
      <text:h text:style-name="Heading_20_3" text:outline-level="3">§ 2</text:h>
      <text:h text:style-name="Heading_20_3" text:outline-level="3">Osoby uprawnione do udziału w zajęciach</text:h>
      <text:list text:style-name="L2">
        <text:list-item>
          <text:p text:style-name="P4">W zajęciach organizowanych przez MOS mogą uczestniczyć:</text:p>
          <text:list>
            <text:list-item>
              <text:p text:style-name="P4">uczniowie szkół podstawowych;</text:p>
            </text:list-item>
            <text:list-item>
              <text:p text:style-name="P4">uczniowie szkół ponadpodstawowych;</text:p>
            </text:list-item>
            <text:list-item>
              <text:p text:style-name="P4">osoby pełnoletnie będące uczniami szkół ponadpodstawowych.</text:p>
            </text:list-item>
          </text:list>
        </text:list-item>
        <text:list-item>
          <text:p text:style-name="P4">Udział w zajęciach jest dobrowolny <text:span text:style-name="T2">i bezpłatny.</text:span></text:p>
        </text:list-item>
        <text:list-item>
          <text:p text:style-name="P4">Warunkiem udziału w zajęciach jest:</text:p>
          <text:list>
            <text:list-item text:start-value="1">
              <text:p text:style-name="P4">zgłoszenie kandydata do udziału w zajęciach;</text:p>
            </text:list-item>
            <text:list-item>
              <text:p text:style-name="P4">zapoznanie się z niniejszym Regulaminem i zaakceptowanie jego postanowień;</text:p>
            </text:list-item>
            <text:list-item>
              <text:p text:style-name="P4">złożenie wymaganych dokumentów;</text:p>
            </text:list-item>
            <text:list-item>
              <text:p text:style-name="P4">posiadanie stanu zdrowia pozwalającego na bezpieczny udział w zajęciach sportowych.</text:p>
            </text:list-item>
          </text:list>
        </text:list-item>
        <text:list-item>
          <text:p text:style-name="P4">W przypadku uczestnika niepełnoletniego zgłoszenia dokonuje rodzic albo prawny opiekun, który wyraża zgodę na udział dziecka w zajęciach.</text:p>
        </text:list-item>
        <text:list-item>
          <text:p text:style-name="P4"><text:soft-page-break/>Uczestnik pełnoletni dokonuje zgłoszenia samodzielnie i samodzielnie wyraża zgodę na udział w zajęciach.</text:p>
        </text:list-item>
        <text:list-item>
          <text:p text:style-name="P5">W przypadku dyscyplin lub form zajęć, w których ze względu na charakter treningu wymagane są dodatkowe uprawnienia, zaświadczenia lub zgody, ich uzyskanie może być warunkiem dopuszczenia do zajęć.</text:p>
        </text:list-item>
      </text:list>
      <text:h text:style-name="Heading_20_3" text:outline-level="3">§ 3</text:h>
      <text:h text:style-name="Heading_20_3" text:outline-level="3">Nabór na zajęcia</text:h>
      <text:list text:style-name="L3">
        <text:list-item>
          <text:p text:style-name="P6">Nabór na zajęcia prowadzony jest w terminach określonych przez Dyrektora MOS.</text:p>
        </text:list-item>
        <text:list-item>
          <text:p text:style-name="P6">Informacja o naborze zawiera w szczególności:</text:p>
          <text:list>
            <text:list-item>
              <text:p text:style-name="P6">nazwę dyscypliny sportowej;</text:p>
            </text:list-item>
            <text:list-item>
              <text:p text:style-name="P6">miejsce i terminy zajęć;</text:p>
            </text:list-item>
            <text:list-item>
              <text:p text:style-name="P6">przedział wiekowy lub poziom uczestników, jeżeli został określony;</text:p>
            </text:list-item>
            <text:list-item>
              <text:p text:style-name="P6">przewidywaną liczbę uczestników w grupie;</text:p>
            </text:list-item>
            <text:list-item>
              <text:p text:style-name="P6">termin i sposób zgłaszania kandydatów.</text:p>
            </text:list-item>
          </text:list>
        </text:list-item>
        <text:list-item>
          <text:p text:style-name="P6">Nabór może być prowadzony:</text:p>
          <text:list>
            <text:list-item text:start-value="1">
              <text:p text:style-name="P6">przed rozpoczęciem roku szkolnego;</text:p>
            </text:list-item>
            <text:list-item>
              <text:p text:style-name="P6">w trakcie roku szkolnego, w przypadku wolnych miejsc;</text:p>
            </text:list-item>
            <text:list-item>
              <text:p text:style-name="P6">w formie naboru uzupełniającego.</text:p>
            </text:list-item>
          </text:list>
        </text:list-item>
        <text:list-item>
          <text:p text:style-name="P6">W przypadku gdy liczba zgłoszonych osób nie przekracza liczby miejsc w grupie, osoby spełniające warunki określone w Regulaminie mogą zostać przyjęte bez przeprowadzania dodatkowej selekcji.</text:p>
        </text:list-item>
        <text:list-item>
          <text:p text:style-name="P6">Jeżeli liczba kandydatów przekracza liczbę dostępnych miejsc, Dyrektor MOS,<text:line-break/>w porozumieniu z nauczycielem prowadzącym zajęcia, może przeprowadzić kwalifikację uczestników.</text:p>
        </text:list-item>
        <text:list-item>
          <text:p text:style-name="P6">Kwalifikacja może uwzględniać w szczególności:</text:p>
          <text:list>
            <text:list-item text:start-value="1">
              <text:p text:style-name="P6">predyspozycje i umiejętności sportowe;</text:p>
            </text:list-item>
            <text:list-item>
              <text:p text:style-name="P6">wyniki próby lub testu sprawnościowego, jeżeli został przeprowadzony;</text:p>
            </text:list-item>
            <text:list-item>
              <text:p text:style-name="P6">dotychczasowe doświadczenie sportowe;</text:p>
            </text:list-item>
            <text:list-item>
              <text:p text:style-name="P6">możliwość zapewnienia uczestnikowi właściwych warunków szkolenia w danej grupie.</text:p>
            </text:list-item>
          </text:list>
        </text:list-item>
        <text:list-item>
          <text:p text:style-name="P6">Kryteria kwalifikacji powinny być dostosowane do charakteru i specyfiki danej dyscypliny sportowej.</text:p>
        </text:list-item>
        <text:list-item>
          <text:p text:style-name="P7">W przypadku braku miejsc osoba spełniająca warunki udziału w zajęciach może zostać wpisana na listę rezerwową.</text:p>
        </text:list-item>
      </text:list>
      <text:h text:style-name="Heading_20_3" text:outline-level="3">§ 4</text:h>
      <text:h text:style-name="Heading_20_3" text:outline-level="3">Dokumenty wymagane przy zgłoszeniu</text:h>
      <text:list text:style-name="L4">
        <text:list-item>
          <text:p text:style-name="P8">W przypadku osoby niepełnoletniej wymagane są:</text:p>
          <text:list>
            <text:list-item>
              <text:p text:style-name="P8">karta zgłoszenia uczestnika;</text:p>
            </text:list-item>
            <text:list-item>
              <text:p text:style-name="P8">zgoda rodzica albo prawnego opiekuna na udział w zajęciach;</text:p>
            </text:list-item>
            <text:list-item>
              <text:p text:style-name="P8">oświadczenia i zgody wymagane przez MOS w związku z organizacją zajęć;</text:p>
            </text:list-item>
            <text:list-item>
              <text:p text:style-name="P8">inne dokumenty wymagane przepisami prawa lub specyfiką danej dyscypliny.</text:p>
            </text:list-item>
          </text:list>
        </text:list-item>
        <text:list-item>
          <text:p text:style-name="P8"><text:soft-page-break/>W przypadku osoby pełnoletniej wymagane są:</text:p>
          <text:list>
            <text:list-item text:start-value="1">
              <text:p text:style-name="P8">karta zgłoszenia uczestnika;</text:p>
            </text:list-item>
            <text:list-item>
              <text:p text:style-name="P8">wymagane oświadczenia i zgody;</text:p>
            </text:list-item>
            <text:list-item>
              <text:p text:style-name="P8">inne dokumenty wymagane przepisami prawa lub specyfiką danej dyscypliny.</text:p>
            </text:list-item>
          </text:list>
        </text:list-item>
        <text:list-item>
          <text:p text:style-name="P9">Dokumenty składane są w sposób i w terminie określonym przez MOS.</text:p>
        </text:list-item>
      </text:list>
      <text:h text:style-name="Heading_20_3" text:outline-level="3">§ 5</text:h>
      <text:h text:style-name="Heading_20_3" text:outline-level="3">Przyjęcie na zajęcia</text:h>
      <text:list text:style-name="L5">
        <text:list-item>
          <text:p text:style-name="P10">O przyjęciu uczestnika na zajęcia decyduje Dyrektor MOS na podstawie zgłoszenia oraz,<text:line-break/>w przypadku prowadzenia kwalifikacji, wyników kwalifikacji.</text:p>
        </text:list-item>
        <text:list-item>
          <text:p text:style-name="P10">Przyjęcie następuje do grupy, w której są wolne miejsca.</text:p>
        </text:list-item>
        <text:list-item>
          <text:p text:style-name="P10">Dyrektor MOS może określić minimalną i maksymalną liczbę uczestników<text:line-break/>w poszczególnych grupach, zgodnie z organizacją pracy Ośrodka.</text:p>
        </text:list-item>
        <text:list-item>
          <text:p text:style-name="P11">Przyjęcie na zajęcia nie oznacza obowiązku uczestniczenia we wszystkich zawodach organizowanych przez MOS. Udział w zawodach wynika z zasad obowiązujących dla danej dyscypliny oraz decyzji nauczyciela prowadzącego, z uwzględnieniem poziomu sportowego, wieku, możliwości i bezpieczeństwa uczestnika.</text:p>
        </text:list-item>
      </text:list>
      <text:h text:style-name="Heading_20_3" text:outline-level="3">§ 6</text:h>
      <text:h text:style-name="Heading_20_3" text:outline-level="3">Prawa uczestnika</text:h>
      <text:list text:style-name="L6">
        <text:list-item>
          <text:p text:style-name="P12">Uczestnik ma prawo do:</text:p>
          <text:list>
            <text:list-item>
              <text:p text:style-name="P12">udziału w zajęciach zgodnie z harmonogramem;</text:p>
            </text:list-item>
            <text:list-item>
              <text:p text:style-name="P12">właściwych i bezpiecznych warunków prowadzenia zajęć;</text:p>
            </text:list-item>
            <text:list-item>
              <text:p text:style-name="P12">rozwijania swoich zainteresowań i umiejętności sportowych;</text:p>
            </text:list-item>
            <text:list-item>
              <text:p text:style-name="P12">uzyskania informacji o zasadach udziału w zajęciach i zawodach;</text:p>
            </text:list-item>
            <text:list-item>
              <text:p text:style-name="P13">równego traktowania bez względu na płeć, pochodzenie, status materialny czy poziom sprawności fizycznej, z uwzględnieniem wymagań i specyfiki danej dyscypliny sportowej.</text:p>
            </text:list-item>
          </text:list>
        </text:list-item>
      </text:list>
      <text:h text:style-name="Heading_20_3" text:outline-level="3">§ 7</text:h>
      <text:h text:style-name="Heading_20_3" text:outline-level="3">Obowiązki uczestnika</text:h>
      <text:list text:style-name="L7">
        <text:list-item>
          <text:p text:style-name="P14">Uczestnik zobowiązany jest do:</text:p>
          <text:list>
            <text:list-item>
              <text:p text:style-name="P14">systematycznego udziału w zajęciach;</text:p>
            </text:list-item>
            <text:list-item>
              <text:p text:style-name="P14">przestrzegania zasad bezpieczeństwa;</text:p>
            </text:list-item>
            <text:list-item>
              <text:p text:style-name="P14">wykonywania poleceń nauczyciela prowadzącego związanych z organizacją<text:line-break/>i bezpieczeństwem zajęć;</text:p>
            </text:list-item>
            <text:list-item>
              <text:p text:style-name="P14">przestrzegania zasad kultury osobistej i fair play;</text:p>
            </text:list-item>
            <text:list-item>
              <text:p text:style-name="P14">dbania o sprzęt i wyposażenie sportowe;</text:p>
            </text:list-item>
            <text:list-item>
              <text:p text:style-name="P14">informowania nauczyciela o swojej nieobecności, jeżeli jest to możliwe;</text:p>
            </text:list-item>
            <text:list-item>
              <text:p text:style-name="P15">przestrzegania niniejszego Regulaminu oraz innych zasad obowiązujących w MOS.</text:p>
            </text:list-item>
          </text:list>
        </text:list-item>
      </text:list>
      <text:h text:style-name="Heading_20_3" text:outline-level="3"><text:soft-page-break/>§ 8</text:h>
      <text:h text:style-name="Heading_20_3" text:outline-level="3">Nieobecności i rezygnacja z zajęć</text:h>
      <text:list text:style-name="L8">
        <text:list-item>
          <text:p text:style-name="P16">Uczestnik powinien regularnie uczestniczyć w zajęciach.</text:p>
        </text:list-item>
        <text:list-item>
          <text:p text:style-name="P16">W przypadku długotrwałej, nieusprawiedliwionej nieobecności Dyrektor MOS może podjąć decyzję o skreśleniu uczestnika z listy.</text:p>
        </text:list-item>
        <text:list-item>
          <text:p text:style-name="P16">Przed skreśleniem uczestnika z powodu nieobecności nauczyciel prowadzący, a w przypadku osoby niepełnoletniej również rodzic lub prawny opiekun, powinien zostać poinformowany o zaistniałej sytuacji.</text:p>
        </text:list-item>
        <text:list-item>
          <text:p text:style-name="P16">Uczestnik pełnoletni może zrezygnować z udziału w zajęciach w każdym czasie poprzez złożenie rezygnacji.</text:p>
        </text:list-item>
        <text:list-item>
          <text:p text:style-name="P17">W przypadku osoby niepełnoletniej rezygnację składa rodzic albo prawny opiekun.</text:p>
        </text:list-item>
      </text:list>
      <text:h text:style-name="Heading_20_3" text:outline-level="3">§ 9</text:h>
      <text:h text:style-name="Heading_20_3" text:outline-level="3">Skreślenie z listy uczestników</text:h>
      <text:list text:style-name="L9">
        <text:list-item>
          <text:p text:style-name="P18">Uczestnik może zostać skreślony z listy uczestników w przypadku:</text:p>
          <text:list>
            <text:list-item>
              <text:p text:style-name="P18">pisemnej rezygnacji;</text:p>
            </text:list-item>
            <text:list-item>
              <text:p text:style-name="P18">długotrwałej, nieusprawiedliwionej nieobecności;</text:p>
            </text:list-item>
            <text:list-item>
              <text:p text:style-name="P18">rażącego lub powtarzającego się naruszania zasad bezpieczeństwa;</text:p>
            </text:list-item>
            <text:list-item>
              <text:p text:style-name="P18">rażącego naruszania zasad niniejszego Regulaminu;</text:p>
            </text:list-item>
            <text:list-item>
              <text:p text:style-name="P18">zachowania uniemożliwiającego prowadzenie zajęć lub zagrażającego bezpieczeństwu innych uczestników;</text:p>
            </text:list-item>
            <text:list-item>
              <text:p text:style-name="P18">braku wymaganych dokumentów lub zgód.</text:p>
            </text:list-item>
          </text:list>
        </text:list-item>
        <text:list-item>
          <text:p text:style-name="P19">W przypadku uczestnika niepełnoletniego o skreśleniu z listy rodzic albo prawny opiekun jest informowany przez MOS.</text:p>
        </text:list-item>
      </text:list>
      <text:h text:style-name="Heading_20_3" text:outline-level="3">§ 10</text:h>
      <text:h text:style-name="Heading_20_3" text:outline-level="3">Bezpieczeństwo</text:h>
      <text:list text:style-name="L10">
        <text:list-item>
          <text:p text:style-name="P20">Zajęcia prowadzone są z zachowaniem zasad bezpieczeństwa oraz z uwzględnieniem specyfiki danej dyscypliny sportowej.</text:p>
        </text:list-item>
        <text:list-item>
          <text:p text:style-name="P20">Uczestnik zobowiązany jest do stosowania się do poleceń nauczyciela prowadzącego zajęcia.</text:p>
        </text:list-item>
        <text:list-item>
          <text:p text:style-name="P20">Uczestnik nie może brać udziału w zajęciach w przypadku występowania przeciwwskazań zdrowotnych do wysiłku fizycznego.</text:p>
        </text:list-item>
        <text:list-item>
          <text:p text:style-name="P20">Rodzic albo prawny opiekun osoby niepełnoletniej oraz uczestnik pełnoletni są zobowiązani do przekazania MOS informacji niezbędnych do zapewnienia bezpiecznego udziału w zajęciach, w zakresie wymaganym przepisami prawa.</text:p>
        </text:list-item>
        <text:list-item>
          <text:p text:style-name="P21">W przypadku wystąpienia okoliczności mogących mieć wpływ na bezpieczeństwo uczestnika nauczyciel prowadzący może odmówić jego udziału w konkretnych zajęciach do czasu wyjaśnienia sytuacji.</text:p>
        </text:list-item>
      </text:list>
      <text:h text:style-name="Heading_20_3" text:outline-level="3"><text:soft-page-break/>§ 11</text:h>
      <text:h text:style-name="Heading_20_3" text:outline-level="3">Postanowienia końcowe</text:h>
      <text:list text:style-name="L11">
        <text:list-item>
          <text:p text:style-name="P22">Regulamin obowiązuje wszystkich uczestników zajęć organizowanych przez MOS.</text:p>
        </text:list-item>
        <text:list-item>
          <text:p text:style-name="P22">W sprawach nieuregulowanych niniejszym Regulaminem zastosowanie mają przepisy prawa powszechnie obowiązującego, statut MOS oraz inne wewnętrzne regulacje obowiązujące<text:line-break/>w Ośrodku.</text:p>
        </text:list-item>
        <text:list-item>
          <text:p text:style-name="P22">Organizację zajęć oraz liczbę uczestników w poszczególnych grupach określa Dyrektor MOS.</text:p>
        </text:list-item>
        <text:list-item>
          <text:p text:style-name="P22">Zmiany Regulaminu wymagają formy przyjętej dla jego wprowadzenia.</text:p>
        </text:list-item>
        <text:list-item>
          <text:p text:style-name="P23">Regulamin wchodzi w życie z dniem <text:span text:style-name="T3">01.09.2026</text:span></text:p>
        </text:list-item>
      </text:list>
      <text:h text:style-name="Heading_20_2" text:outline-level="2">§ 12</text:h>
      <text:h text:style-name="Heading_20_3" text:outline-level="3">Podstawa prawna</text:h>
      <text:list text:style-name="L12">
        <text:list-item>
          <text:p text:style-name="P24">Ustawa z dnia 14 grudnia 2016 r. – <text:span text:style-name="Strong_20_Emphasis">Prawo oświatowe</text:span> (tekst jednolity ogłoszony w Dz. U. z 2026 r. poz. 820), w szczególności art. 123.</text:p>
          <text:p text:style-name="P24"/>
        </text:list-item>
        <text:list-item>
          <text:p text:style-name="P24"><text:span text:style-name="Strong_20_Emphasis">Statut Międzyszkolnego Ośrodka Sportowego w </text:span><text:span text:style-name="Strong_20_Emphasis"><text:span text:style-name="T3">Zgorzelcu</text:span></text:span>, w zakresie dotyczącym zadań i organizacji Ośrodka.</text:p>
          <text:p text:style-name="P25"/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4T11:04:00.416324800</meta:creation-date>
    <dc:date>2026-08-31T08:03:53.271337400</dc:date>
    <meta:editing-duration>PT13M37S</meta:editing-duration>
    <meta:editing-cycles>4</meta:editing-cycles>
    <meta:generator>LibreOffice/26.2.5.2$Windows_X86_64 LibreOffice_project/cd7284b4cbbfeb507e630c1aac019f4157393acb</meta:generator>
    <meta:document-statistic meta:table-count="0" meta:image-count="0" meta:object-count="0" meta:page-count="5" meta:paragraph-count="122" meta:word-count="1144" meta:character-count="8375" meta:non-whitespace-character-count="7447"/>
  </office:meta>
</office:document-meta>
</file>